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een carport, Gabriëlstraat 248, 9744 KL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van een carport aan Gabriëlstraat 248 te Groningen, dossiernummer GRN-00039426. </text:p>
            <text:p text:style-name="common-al">De volgende activiteiten zijn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1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657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7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426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een carport, Gabriëlstraat 248, 9744 KL Groningen</meta:user-defined>
    <meta:user-defined meta:name="OVERHEIDop.datumEindeReactietermijn">2026-09-23</meta:user-defined>
    <meta:user-defined meta:name="OVERHEIDop.terinzageleggingBG">https://groningen.lokalebekendmakingen.nl/case/1:9822:30859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71</meta:user-defined>
    <meta:user-defined meta:name="OVERHEIDop.GmbID/DC.identifier">gmb-2026-386571</meta:user-defined>
    <meta:user-defined meta:name="OVERHEIDop.versieInformatie"/>
  </office:meta>
</office:document-meta>
</file>