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 Landlaan 57, 7321 AE Apeldoorn, het wijzigen van het gebruik van een deel van een woning voor een beauty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20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5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52200</meta:user-defined>
    <dc:language>nl</dc:language>
    <meta:user-defined meta:name="OVERHEIDop.locatietype/OVERHEIDop.gebiedsmarkering">Vlak</meta:user-defined>
    <meta:user-defined meta:name="DC.title">Aanvraag Omgevingsvergunning Bouwe Landlaan 57, 7321 AE Apeldoorn, het wijzigen van het gebruik van een deel van een woning voor een beautysalo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68</meta:user-defined>
    <meta:user-defined meta:name="OVERHEIDop.GmbID/DC.identifier">gmb-2026-386568</meta:user-defined>
    <meta:user-defined meta:name="OVERHEIDop.versieInformatie"/>
  </office:meta>
</office:document-meta>
</file>