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Oosteinderlaan 70, 2181HK Hillegom, het realiseren van een natuur- en recreatiegebied en kleinschalige camping. Kenmerk Z2026-0000238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realiseren van een natuur- en recreatiegebied en kleinschalige camping.</text:p>
            <text:p text:style-name="common-al">
            <text:span text:style-name="nadrukcur">Datum ontvangst:</text:span>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656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6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2380</meta:user-defined>
    <dc:language>nl</dc:language>
    <meta:user-defined meta:name="OVERHEIDop.locatietype/OVERHEIDop.gebiedsmarkering">Vlak</meta:user-defined>
    <meta:user-defined meta:name="DC.title">Nieuwe aanvraag omgevingsvergunning, Oosteinderlaan 70, 2181HK Hillegom, het realiseren van een natuur- en recreatiegebied en kleinschalige camping. Kenmerk Z2026-00002380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66</meta:user-defined>
    <meta:user-defined meta:name="OVERHEIDop.GmbID/DC.identifier">gmb-2026-386566</meta:user-defined>
    <meta:user-defined meta:name="OVERHEIDop.versieInformatie"/>
  </office:meta>
</office:document-meta>
</file>