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Ternatestraat 27 2022BT Haarlem, 0392-2026-0052796, het realiseren van een kap met twee dakkapellen op het bestaande platte dak, verzonden 12-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656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52796</meta:user-defined>
    <meta:user-defined meta:name="DCTERMS.abstract">het realiseren van een kap met twee dakkapellen op het bestaande platte dak</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Ternatestraat 27 2022BT Haarlem, 0392-2026-0052796, het realiseren van een kap met twee dakkapellen op het bestaande platte dak, verzonden 12-08-2026</meta:user-defined>
    <meta:user-defined meta:name="DCTERMS.W3CDTF/DCTERMS.available">2026-08-14</meta:user-defined>
    <meta:user-defined meta:name="DCTERMS.W3CDTF/OVERHEIDop.jaargang">2026</meta:user-defined>
    <meta:user-defined meta:name="OVERHEIDop.publicationIssue">386564</meta:user-defined>
    <meta:user-defined meta:name="OVERHEIDop.GmbID/DC.identifier">gmb-2026-386564</meta:user-defined>
    <meta:user-defined meta:name="OVERHEIDop.versieInformatie"/>
  </office:meta>
</office:document-meta>
</file>