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gedeeltelijk verleend Magneetstraat 1014CC Amsterdam, Turbinestraat 6 1014AV Amsterdam, Turbinestraat 24 1014AV Amsterdam, Turbinestraat 26 1014AV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zes bomen aan de Magneetstraat en één boom aan de Turbinestraat ten behoeve van het nieuwbouwproject Pionier, er geldt een herplantplicht</text:p>
            <text:p text:style-name="common-al">Besluit: gedeeltelijk verleend</text:p>
            <text:p text:style-name="common-al">Besluit verzonden op: 10-08-2026</text:p>
            <text:p text:style-name="common-al">Zaakadres: Magneetstraat 1014CC Amsterdam, Turbinestraat 6 1014AV Amsterdam, Turbinestraat 24 1014AV Amsterdam, Turbinestraat 26 1014AV Amsterdam</text:p>
            <text:p text:style-name="common-al">Zaaknummer: Z2026-025565</text:p>
            <text:p text:style-name="common-al">DSO-nummer: 202606100215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5565"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5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5565</meta:user-defined>
    <meta:user-defined meta:name="DCTERMS.abstract">(KAP) het kappen van 6 bomen aan de Magneetstraat en één boom aan de Turbinestraat ten behoeve van het nieuwbouwproject Pionie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gedeeltelijk verleend Magneetstraat 1014CC Amsterdam, Turbinestraat 6 1014AV Amsterdam, Turbinestraat 24 1014AV Amsterdam, Turbinestraat 26 1014AV Amsterdam</meta:user-defined>
    <meta:user-defined meta:name="OVERHEIDop.datumEindeReactietermijn">2026-09-24</meta:user-defined>
    <meta:user-defined meta:name="OVERHEIDop.terinzageleggingBG">https://mijnpublicaties.nl/Publicatie/b1deadeb-2d0b-49c4-57d0-08def6b1bae5</meta:user-defined>
    <meta:user-defined meta:name="DCTERMS.W3CDTF/DCTERMS.available">2026-08-14</meta:user-defined>
    <meta:user-defined meta:name="DCTERMS.W3CDTF/OVERHEIDop.jaargang">2026</meta:user-defined>
    <meta:user-defined meta:name="OVERHEIDop.publicationIssue">386562</meta:user-defined>
    <meta:user-defined meta:name="OVERHEIDop.GmbID/DC.identifier">gmb-2026-386562</meta:user-defined>
    <meta:user-defined meta:name="OVERHEIDop.versieInformatie"/>
  </office:meta>
</office:document-meta>
</file>