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Kroonpassage 1, 8232 VP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Kroonpassage 1, 8232 VP Lelystad, het realiseren van een horecagelegenheid (restaurant)</text:span>
          </text:p>
            <text:p text:style-name="common-al">Wij hebben op 11 augustus 2026 een aanvraag omgevingsvergunning ontvangen voor het realiseren van een horecagelegenheid (restaurant), op Kroonpassage 1, 8232 VP Lelystad. De aanvraag heeft dossiernummer 09953656966.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11 augustus 2026. De gemeente neemt daarover waarschijnlijk voor 06 oktober 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656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6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6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56966</meta:user-defined>
    <dc:language>nl</dc:language>
    <meta:user-defined meta:name="OVERHEIDop.locatietype/OVERHEIDop.gebiedsmarkering">Punt</meta:user-defined>
    <meta:user-defined meta:name="DC.title">Ontvangen aanvraag - Kroonpassage 1, 8232 VP Lelystad</meta:user-defined>
    <meta:user-defined meta:name="DCTERMS.W3CDTF/DCTERMS.available">2026-08-14</meta:user-defined>
    <meta:user-defined meta:name="DCTERMS.W3CDTF/OVERHEIDop.jaargang">2026</meta:user-defined>
    <meta:user-defined meta:name="OVERHEIDop.publicationIssue">386561</meta:user-defined>
    <meta:user-defined meta:name="OVERHEIDop.GmbID/DC.identifier">gmb-2026-386561</meta:user-defined>
    <meta:user-defined meta:name="OVERHEIDop.versieInformatie"/>
  </office:meta>
</office:document-meta>
</file>