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bij de bushalte Lindelaan, Kamerik, plantsoen hoek Dorpsstraat-Kalverstraat, Harmelen, rotonde Steinhagenseweg-Geestdorp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13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bij de bushalte Lindelaan, Kamerik</text:p>
            <text:p text:style-name="common-al"/>
            <text:p text:style-name="common-al">plantsoen hoek Dorpsstraat-Kalverstraat, Harmelen</text:p>
            <text:p text:style-name="common-al"/>
            <text:p text:style-name="common-al">rotonde Steinhagenseweg-Geestdorp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phangen van een spandoek 29 augustus t/m 12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2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655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Economie | Organisatie en beleid</meta:user-defined>
    <meta:user-defined meta:name="OVERHEIDop.Rubriek/DC.type">andere vergunning</meta:user-defined>
    <meta:user-defined meta:name="OVERHEIDop.referentienummer">L-26-013413</meta:user-defined>
    <meta:user-defined meta:name="DCTERMS.abstract">het ophangen van een spandoek 29 augustus t/m 12 september 202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(bij de bushalte Lindelaan, Kamerik, plantsoen hoek Dorpsstraat-Kalverstraat, Harmelen, rotonde Steinhagenseweg-Geestdorp, Woerden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51</meta:user-defined>
    <meta:user-defined meta:name="OVERHEIDop.GmbID/DC.identifier">gmb-2026-386551</meta:user-defined>
    <meta:user-defined meta:name="OVERHEIDop.versieInformatie"/>
  </office:meta>
</office:document-meta>
</file>