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buurtfeest Javalaan 29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2 augustus 2026</text:p>
            <text:p text:style-name="common-al">Omschrijving: Buurtfeest Javalaan</text:p>
            <text:p text:style-name="common-al">Locatie: Javalaan 19, 7314 BW Apeldoorn</text:p>
            <text:p text:style-name="common-al">Zaaknummer: 02006337512</text:p>
            <text:p text:style-name="common-al">Datum evenement: 29 augustus 2026</text:p>
            <text:p text:style-name="common-al">Tijdstip evenement: 16:00 uur tot 23:55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654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37512</meta:user-defined>
    <dc:language>nl</dc:language>
    <meta:user-defined meta:name="OVERHEIDop.locatietype/OVERHEIDop.gebiedsmarkering">Punt</meta:user-defined>
    <meta:user-defined meta:name="DC.title">Besluit evenementenvergunning buurtfeest Javalaan 29 augustus 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47</meta:user-defined>
    <meta:user-defined meta:name="OVERHEIDop.GmbID/DC.identifier">gmb-2026-386547</meta:user-defined>
    <meta:user-defined meta:name="OVERHEIDop.versieInformatie"/>
  </office:meta>
</office:document-meta>
</file>