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Achterweg 23, 1873HE Groet, het kappen van een boom, datum ontvangst 8 augustus 2026 (Z2026-0000699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65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6997</meta:user-defined>
    <meta:user-defined meta:name="DCTERMS.abstract">Achterweg 23, 1873HE Groet, het kappen van een boom, datum ontvangst 8 augustus 2026 (Z2026-00006997)</meta:user-defined>
    <dc:language>nl</dc:language>
    <meta:user-defined meta:name="OVERHEIDop.locatietype/OVERHEIDop.gebiedsmarkering">Vlak</meta:user-defined>
    <meta:user-defined meta:name="DC.title">Gemeente Bergen, ontvangen aanvraag omgevingsvergunning, Achterweg 23, 1873HE Groet, het kappen van een boom, datum ontvangst 8 augustus 2026 (Z2026-00006997)</meta:user-defined>
    <meta:user-defined meta:name="DCTERMS.W3CDTF/DCTERMS.available">2026-08-14</meta:user-defined>
    <meta:user-defined meta:name="DCTERMS.W3CDTF/OVERHEIDop.jaargang">2026</meta:user-defined>
    <meta:user-defined meta:name="OVERHEIDop.publicationIssue">386533</meta:user-defined>
    <meta:user-defined meta:name="OVERHEIDop.GmbID/DC.identifier">gmb-2026-386533</meta:user-defined>
    <meta:user-defined meta:name="OVERHEIDop.versieInformatie"/>
  </office:meta>
</office:document-meta>
</file>