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vergunning ingetrokken Piet Heinkade 61 1019GM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wijzigen van het gebruik en daarmee de vlucht- en brandweerroutes van de begane grond</text:p>
            <text:p text:style-name="common-al">Besluit: vergunning ingetrokken</text:p>
            <text:p text:style-name="common-al">Besluit verzonden op: 11-08-2026</text:p>
            <text:p text:style-name="common-al">Zaakadres: Piet Heinkade 61 1019GM Amsterdam</text:p>
            <text:p text:style-name="common-al">Zaaknummer: Z2023-O005730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VTH.Procesuitvoering.sdo@amsterdam.nl?Subject=Dossiernummer Z2023-O005730" xlink:type="simple">VTH.Procesuitvoering.sdo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11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last-al">U vindt meer informatie op: <text:a xlink:href="https://www.amsterdam.nl/veelgevraagd" xlink:type="simple">https://www.amsterdam.nl/veelgevraagd</text:a> onder het tabblad contac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6532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532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532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3-O005730</meta:user-defined>
    <meta:user-defined meta:name="DCTERMS.abstract">wijzigen van het gebruik en daarmee de vlucht- en brandweerroutes van de begane grond</meta:user-defined>
    <dc:language>nl</dc:language>
    <meta:user-defined meta:name="OVERHEIDop.locatietype/OVERHEIDop.gebiedsmarkering">Punt</meta:user-defined>
    <meta:user-defined meta:name="DC.title">Omgevingsvergunning vergunning ingetrokken Piet Heinkade 61 1019GM Amsterdam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532</meta:user-defined>
    <meta:user-defined meta:name="OVERHEIDop.GmbID/DC.identifier">gmb-2026-386532</meta:user-defined>
    <meta:user-defined meta:name="OVERHEIDop.versieInformatie"/>
  </office:meta>
</office:document-meta>
</file>