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besluit tot aanwijzing containeropstelplaats Keiwi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de volgende plaats willen wij een nieuwe containeropstelplaats aanwijzen: </text:p>
            <text:list text:style-name="id1-3-2-1-1-2">
              <text:list-item text:style-override="id1-3-2-1-1-2-1">
                <text:number>-</text:number>
                <text:p text:style-name="al">Kruising bij Keiwierde 49 </text:p>
              </text:list-item>
            </text:list>
            <text:p text:style-name="common-al">Bij het bepalen van de nieuwe opstelplaats is goed gekeken naar veiligheid, bereikbaarheid, loopafstand en het voorkomen van hinder. </text:p>
            <text:p text:style-name="common-al">Het college mag volgens de Afvalstoffenverordening besluiten hoe de gemeente huishoudelijk afval inzamelt. De Afvalstoffenverordening kunt u vinden op overheid.nl. </text:p>
            <text:p text:style-name="common-al">
            <text:span text:style-name="nadrukvet">Voorlopig aanwijzingsbesluit</text:span>
          </text:p>
            <text:p text:style-name="common-al">De nieuwe plek van de opstelplaats voor huiscontainers is vastgesteld via een voorlopig aanwijzingsbesluit. Op de meegestuurde plattegrond ziet u waar wij de opstelplaats willen aanwijzen. Dit voorlopige besluit ligt ter inzage en kunt u vinden op <text:a xlink:href="https://www.officielebekendmakingen.nl/" xlink:type="simple"><text:span text:style-name="nadrukondlijn">officielebekendmakingen.nl</text:span></text:a>. Wilt u liever het voorlopige aanwijzingsbesluit en de stukken die erbij horen op kantoor inzien? Een afspraak maken kan door te bellen met 14 036. </text:p>
            <text:p text:style-name="common-al">
            <text:span text:style-name="nadrukvet">Zienswijze</text:span>
          </text:p>
            <text:p text:style-name="common-al">U kunt binnen zes weken na de bekendmaking uw zienswijze (uw mening) over de voorgestelde plek indienen. Dat kan schriftelijk of mondeling:</text:p>
            <text:list text:style-name="id1-3-2-1-1-9">
              <text:list-item text:style-override="id1-3-2-1-1-9-1">
                <text:number>-</text:number>
                <text:p text:style-name="al">Stuur een brief naar Stadsreiniging, t.a.v. T. Bregman, De Steiger 221, 1351 AX Almere. Of mail naar <text:a xlink:href="mailto:info@almere.nl" xlink:type="simple"><text:span text:style-name="nadrukondlijn">info@almere.nl</text:span></text:a>. Zet in uw brief of mail altijd uw naam, adres, woonplaats, het kenmerk van deze brief en waarom u tegen de voorgestelde plek bent.</text:p>
              </text:list-item>
              <text:list-item text:style-override="id1-3-2-1-1-9-2">
                <text:number>-</text:number>
                <text:p text:style-name="al">Liever in een gesprek uw mening geven? Bel 14 036 en geef aan dat u over dit voorlopige aanwijzingsbesluit door ons gebeld wil worden. Noem hierbij het kenmerk van deze brief.</text:p>
              </text:list-item>
            </text:list>
            <text:p text:style-name="common-al">
            <text:span text:style-name="nadrukvet">Inzage</text:span>
          </text:p>
            <text:p text:style-name="common-al">U kunt het ontwerp-aanwijzingsbesluit digitaal bekijken via het publicatieblad op officielebekendmakingen.nl. De documenten hangen als ‘Bekijk documenten’ aan deze publicatie (zie linker kolom). Op de plattegrond ziet u waar wij opstelplaatsen willen aanwijzen. Lukt het niet om de documenten digitaal in te zien? Bel dan naar telefoonnummer 14 036. U wordt teruggebeld voor het maken van een afspraak om het document op locatie te komen bekijken.</text:p>
            <text:p text:style-name="common-al">Het ontwerp-aanwijzingsbesluit en de onderliggende stukken liggen vanaf de publicatiedatum zes weken ter inzage bij:</text:p>
            <text:p text:style-name="common-al">Afdeling Stadsreiniging gemeente Almere, De Steiger 221, 1351 AX Almere;</text:p>
            <text:p text:style-name="last-al">
            <text:span text:style-name="nadrukvet">Ondergetekenden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Almere,</text:span></text:p>
            <text:p><text:span text:style-name="functie">namens hen,</text:span></text:p>
          </text:section>
          <text:section text:name="ondertekening_id1-3-2-2-2">
            <text:p><text:span text:style-name="functie"/></text:p>
            <text:p><text:span text:style-name="functie">T. Spruyt</text:span></text:p>
            <text:p><text:span text:style-name="functie">Teammanager Infrastructuur &amp; Mobiliteit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652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articipatie-Web-ZM/2.46/xml/MC-DRP-Participatie-Web-ZM.xml</meta:user-defined>
    <meta:user-defined meta:name="OVERHEID.Gemeente/DC.creator">Almere</meta:user-defined>
    <meta:user-defined meta:name="OVERHEID.Informatietype/DC.type">officiële publicatie</meta:user-defined>
    <meta:user-defined meta:name="OVERHEIDop.Rubriek/DC.type">participatie</meta:user-defined>
    <meta:user-defined meta:name="OVERHEID.Gemeente/OVERHEID.authority">Almere</meta:user-defined>
    <meta:user-defined meta:name="OVERHEID.Gemeente/DCTERMS.publisher">Almere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Ontwerpbesluit tot aanwijzing containeropstelplaats Keiwierde</meta:user-defined>
    <meta:user-defined meta:name="OVERHEIDop.datumEindeReactietermijn">2026-09-25</meta:user-defined>
    <meta:user-defined meta:name="OVERHEIDop.TilID/OVERHEIDop.terinzageleggingOP">til-2026-32227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28</meta:user-defined>
    <meta:user-defined meta:name="OVERHEIDop.GmbID/DC.identifier">gmb-2026-386528</meta:user-defined>
    <meta:user-defined meta:name="OVERHEIDop.versieInformatie"/>
  </office:meta>
</office:document-meta>
</file>