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voor het afvoeren van asbest golfplaten, Klaas Engelbrechtsweg 4a, 2636DM Schipl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juli 2026 is een sloopmelding ontvangen waarvoor geen vergunningsplicht geldt voor de locatie Klaas Engelbrechtsweg 4a, 2636DM Schipluiden. De melding is geregistreerd onder zaaknummer Z2026-00000552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idden-Delfland dit bericht?</text:span>
          </text:p>
            <text:p text:style-name="common-al">Met dit bericht laat de gemeente Midden-Delf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middendelfland.nl of op telefoonnummer 015-3804111, u kunt dan vragen naar het team Bouw- en Woningtoez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8652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idden-Delf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552</meta:user-defined>
    <meta:user-defined meta:name="DCTERMS.abstract">Betreft: Melding op locatie Klaas Engelbrechtsweg 4a, 2636DM Schiplui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 voor het afvoeren van asbest golfplaten, Klaas Engelbrechtsweg 4a, 2636DM Schipluid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20</meta:user-defined>
    <meta:user-defined meta:name="OVERHEIDop.GmbID/DC.identifier">gmb-2026-386520</meta:user-defined>
    <meta:user-defined meta:name="OVERHEIDop.versieInformatie"/>
  </office:meta>
</office:document-meta>
</file>