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ilbergenstraat 21, 1972 MC IJmuiden, bouwen dakopbouw en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Spilbergenstraat 21, 1972 MC IJmuiden, bouwen dakopbouw en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Spilbergenstraat 21, 1972 MC IJmuiden, bouwen dakopbouw en plaatsen dakkapel (voorkant) (12-08-2026) 04534149452</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49452" xlink:type="simple">https://eloket.velsen.nl/o/search?q=04534149452</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65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49452</meta:user-defined>
    <dc:language>nl</dc:language>
    <meta:user-defined meta:name="OVERHEIDop.locatietype/OVERHEIDop.gebiedsmarkering">Punt</meta:user-defined>
    <meta:user-defined meta:name="DC.title">Verleende omgevingsvergunning Spilbergenstraat 21, 1972 MC IJmuiden, bouwen dakopbouw en plaatsen dakkapel (voorkant)</meta:user-defined>
    <meta:user-defined meta:name="DCTERMS.W3CDTF/DCTERMS.available">2026-08-14</meta:user-defined>
    <meta:user-defined meta:name="DCTERMS.W3CDTF/OVERHEIDop.jaargang">2026</meta:user-defined>
    <meta:user-defined meta:name="OVERHEIDop.publicationIssue">386518</meta:user-defined>
    <meta:user-defined meta:name="OVERHEIDop.GmbID/DC.identifier">gmb-2026-386518</meta:user-defined>
    <meta:user-defined meta:name="OVERHEIDop.versieInformatie"/>
  </office:meta>
</office:document-meta>
</file>