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Oosterenderweg 8 A in De W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3 EL) Oosterenderweg 8 A in De Waal: zaaknummer 3801272 Het wijzigen van een eerder verleende omgevingsvergunning voor het restaureren en verduurzamen van een rijksmonumentale schapenboet (ontvangen op 6 augustus 2026): Bouwactiviteit (technisch), omgevingsplanactiviteit en rijksmonumentaleactiviteit. 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8651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3801272</meta:user-defined>
    <dc:language>nl</dc:language>
    <meta:user-defined meta:name="OVERHEIDop.locatietype/OVERHEIDop.gebiedsmarkering">Adres</meta:user-defined>
    <meta:user-defined meta:name="DC.title">Omgevingsvergunning Aangevraagd - Oosterenderweg 8 A in De Waa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16</meta:user-defined>
    <meta:user-defined meta:name="OVERHEIDop.GmbID/DC.identifier">gmb-2026-386516</meta:user-defined>
    <meta:user-defined meta:name="OVERHEIDop.versieInformatie"/>
  </office:meta>
</office:document-meta>
</file>