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ssaulaan 7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0263 voor het realiseren van een woning op de 1e verdieping met dakterras op locatie Nassaulaan 7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5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263</meta:user-defined>
    <meta:user-defined meta:name="DCTERMS.abstract">Betreft: Besluit op locatie Nassaulaan 7 in Bussum</meta:user-defined>
    <dc:language>nl</dc:language>
    <meta:user-defined meta:name="DC.title">Verleende omgevingsvergunning Nassaulaan 7 in Bussum</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74</meta:user-defined>
    <meta:user-defined meta:name="OVERHEIDop.publicationIssue">386513</meta:user-defined>
    <meta:user-defined meta:name="OVERHEIDop.GmbID/DC.identifier">gmb-2026-386513</meta:user-defined>
    <meta:user-defined meta:name="OVERHEIDop.versieInformatie"/>
  </office:meta>
</office:document-meta>
</file>