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Frederik Hendriklaan 131, 2582 B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Eilandterras/ terras tegenover de gevel, jaarterras op de locatie Frederik Hendriklaan 131, 2582 BX 's-Gravenhage </text:p>
            <text:p text:style-name="common-al">
            
          </text:p>
            <text:p text:style-name="common-al">Ons kenmerk: VTH2026-58871</text:p>
            <text:p text:style-name="common-al">
            
          </text:p>
            <text:p text:style-name="common-al">Categorie: Terrasvergunning: Eiland-/pleinterras</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Frederik Hendriklaan 131, 2582 BX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Geachte [geanonimiseerd],</text:p>
            <text:p text:style-name="common-al">
            
          </text:p>
            <text:p text:style-name="common-al">Op 31 mei 2026 hebben wij uw aanvraag voor het plaatsen van twee jaarterrassen direct aan de gevel en een jaarterras tegenover de gevel op de locatie Frederik Hendriklaan 131 in Den Haag. U heeft de aanvraag gedaan namens ‘[Geanonimiseerd]’.</text:p>
            <text:p text:style-name="common-al">
            
          </text:p>
            <text:p text:style-name="common-al">Verzoek om aanvullende stukken:</text:p>
            <text:p text:style-name="common-al">Op grond van artikel 4:5 lid 1 onder c van de Algemene wet bestuursrecht hebben wij, bij brief van </text:p>
            <text:p text:style-name="common-al">1 juli 2026, verzocht om een aangepaste tekening/situatieschets en een verzoek om een formulier met bijbehorende gegevens, ten behoeve van een Bibobtoets, in te dienen. </text:p>
            <text:p text:style-name="common-al">
            
          </text:p>
            <text:p text:style-name="common-al">De aanvullende gegevens hebben wij op 14 juli 2026 ontvangen. </text:p>
            <text:p text:style-name="common-al">
            
          </text:p>
            <text:p text:style-name="common-al">Op 11 augustus 2026 is er telefonisch contact geweest met u over de afmeting van het terras aan de gevel aan de zijde van de Antonie Duyckstraat. Overeengekomen is dat de aanvraag wordt aangepast naar 0,70 m breedte zal. Op 11 augustus 2026 heeft u dit met e-mail bevestigd.</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	De terrassen hebben een totale oppervlakte van 14,80m2, verdeeld over:</text:p>
            <text:p text:style-name="common-al">o	een jaarterras tegenover de gevel (1): 3 meter lengte langs de gevel gerekend en 3 meter breedte/diepte;</text:p>
            <text:p text:style-name="common-al">Plaatsen van afscheidingen: nee</text:p>
            <text:p text:style-name="common-al">Plaatsen van parasols: Ja</text:p>
            <text:p text:style-name="common-al">o	een jaarterras direct aan de gevel (3): 2 meter leng te langs de gevel gerekend en 1,5 meter breedte/diepte;</text:p>
            <text:p text:style-name="common-al">Plaatsen van afscheidingen: Nee</text:p>
            <text:p text:style-name="common-al">Plaatsen van parasols: Nee</text:p>
            <text:p text:style-name="common-al">•	Locatie: Frederik Hendriklaan 131 </text:p>
            <text:p text:style-name="common-al">Ingangsdatum: de vergunning geldt voor 1 jaar. Vanaf 11 augustus 2026 tot 1 maart 2027. U mag de terrassen het komende jaar plaatsen tot 1 maart 2027</text:p>
            <text:p text:style-name="common-al">o	een jaarterras direct aan de gevel (2) 4 meter lengte aan de gevel gerekend en 0,70 meter breedte/diepte.</text:p>
            <text:p text:style-name="common-al">Plaatsen van afscheidingen: Nee</text:p>
            <text:p text:style-name="common-al">Plaatsen van parasols: Nee</text:p>
            <text:p text:style-name="common-al">•	Locatie: Frederik Hendriklaan 131, (zijde Antonie Duyckstraat):</text:p>
            <text:p text:style-name="common-al">•	Ingangsdatum: de vergunning voor dit terras geldt voor 5 jaar. Vanaf 11 augustus 2026 tot 11 augustus 2031. </text:p>
            <text:p text:style-name="common-al">•	 U mag het terras de komende 5 jaar plaatsen tot 11 augustus 2031</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 Bijlage 1</text:p>
            <text:p text:style-name="common-al">
            
          </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1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de wegbeheerder van het stadsdeel Scheveningen, aan de Advies Commissie Openbare Ruimte (ACOR) en aan het Vooroverleg Verkeerszaken (VOV).</text:p>
            <text:p text:style-name="common-al">
            
          </text:p>
            <text:p text:style-name="common-al">De Wegbeheerder van het stadsdeel Scheveningen</text:p>
            <text:p text:style-name="common-al">In het advies van 3 augustus 2026 adviseert de wegbeheerder positief over het plaatsen van de terrassen vanuit het oogpunt van hinder voor de omgeving en/of een inbreuk op het doelmatig onderhoud en beheer van de weg.</text:p>
            <text:p text:style-name="common-al">
            
          </text:p>
            <text:p text:style-name="common-al">ACOR en VOV</text:p>
            <text:p text:style-name="common-al">In het advies van 6 augustus 2026 adviseren de ACOR en het VOV positief onder voorwaarden over het plaatsen van de terrassen vanuit het oogpunt uiterlijk aanzien van de openbare ruimte en vanuit het oogpunt van verkeerskwaliteit in de openbare ruimte.</text:p>
            <text:p text:style-name="common-al">
            
          </text:p>
            <text:p text:style-name="common-al">Motivatie ACOR en VOV</text:p>
            <text:p text:style-name="common-al">o	Het terras aan de Frederik Hendriklaanzijde is akkoord mits de loper vrij blijft</text:p>
            <text:p text:style-name="common-al">o	Voor de terrassen deel 1 en deel 3, aan de zijde Frederik Hendriklaan, voor maximaal 1 jaar in afwachting van de Nota Ruimte voor Lopen in Den Haag, mits er een doorloopruimte van 1,50m wordt aangehouden</text:p>
            <text:p text:style-name="common-al">o	Akkoord met het gevelterras, deel  aan de zijde Antonie Duyckstraat, mits de diepte van het terras niet meer bedraagt dan 0,70m zodat er in verband met de aldaar aanwezige fietsnietjes voldoende vrije doorloopruimte resteert 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58871.</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 10.	De vergunninghouder plaatst geen terras voor in- en uitgangen en vluchtwegen. Dit geldt voor de hele breedte en diepte.</text:p>
            <text:p text:style-name="common-al">
            
          </text:p>
            <text:p text:style-name="common-al">11.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het terras of door het exploiteren van een melding plichtige horeca-inrichting;</text:p>
            <text:p text:style-name="common-al">
            
          </text:p>
            <text:p text:style-name="common-al">9.	uitstallingsborden ten behoeve van het terras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5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8871</meta:user-defined>
    <meta:user-defined meta:name="DCTERMS.abstract">Eilandterras/ terras tegenover de gevel, jaarterras</meta:user-defined>
    <dc:language>nl</dc:language>
    <meta:user-defined meta:name="OVERHEIDop.locatietype/OVERHEIDop.gebiedsmarkering">Punt</meta:user-defined>
    <meta:user-defined meta:name="DC.title">APV Vergunning - Besluiten, Frederik Hendriklaan 131, 2582 BX 's-Gravenhage</meta:user-defined>
    <meta:user-defined meta:name="OVERHEIDop.datumEindeReactietermijn">2026-09-22</meta:user-defined>
    <meta:user-defined meta:name="OVERHEIDop.terinzageleggingBG">https://www.digitale-inzage.nl/Den%20Haag/dossier/F0EY4OkHJUSocx4uMruq0A</meta:user-defined>
    <meta:user-defined meta:name="DCTERMS.W3CDTF/DCTERMS.available">2026-08-14</meta:user-defined>
    <meta:user-defined meta:name="DCTERMS.W3CDTF/OVERHEIDop.jaargang">2026</meta:user-defined>
    <meta:user-defined meta:name="OVERHEIDop.publicationIssue">386511</meta:user-defined>
    <meta:user-defined meta:name="OVERHEIDop.GmbID/DC.identifier">gmb-2026-386511</meta:user-defined>
    <meta:user-defined meta:name="OVERHEIDop.versieInformatie"/>
  </office:meta>
</office:document-meta>
</file>