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rode beuk (Fagus sylvatica 'Atropunicea'), Prins Bernardstraat perceel D 3458 Stramproy</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kappen van een rode beuk (Fagus sylvatica 'Atropunicea') op de locatie Prins Bernardstraat perceel D 3458 Stramproy. De aanvraag om omgevingsvergunning is ontvangen op 12 augustus 2026 en is geregistreerd onder zaaknummer Z2026-00001883.</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65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883</meta:user-defined>
    <meta:user-defined meta:name="DCTERMS.abstract">Betreft: Aanvraag op locatie Prins Bernardstraat perceel D 3458 Stramproy</meta:user-defined>
    <dc:language>nl</dc:language>
    <meta:user-defined meta:name="OVERHEIDop.locatietype/OVERHEIDop.gebiedsmarkering">Vlak</meta:user-defined>
    <meta:user-defined meta:name="DC.title">Aanvraag Omgevingsvergunning voor het kappen van een rode beuk (Fagus sylvatica 'Atropunicea'), Prins Bernardstraat perceel D 3458 Stramproy</meta:user-defined>
    <meta:user-defined meta:name="DCTERMS.W3CDTF/DCTERMS.available">2026-08-14</meta:user-defined>
    <meta:user-defined meta:name="DCTERMS.W3CDTF/OVERHEIDop.jaargang">2026</meta:user-defined>
    <meta:user-defined meta:name="OVERHEIDop.publicationIssue">386509</meta:user-defined>
    <meta:user-defined meta:name="OVERHEIDop.GmbID/DC.identifier">gmb-2026-386509</meta:user-defined>
    <meta:user-defined meta:name="OVERHEIDop.versieInformatie"/>
  </office:meta>
</office:document-meta>
</file>