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Muyweg 21 in De Cock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5 KA) Muyweg 21 in De Cocksdorp: zaaknummer 3800893 Een uitbouw aan de bestaande slaapkamer op de begane grond (ontvangen op 5 augustus 2026): Omgevingsplanactiviteit. 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8650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0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0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3800893</meta:user-defined>
    <dc:language>nl</dc:language>
    <meta:user-defined meta:name="OVERHEIDop.locatietype/OVERHEIDop.gebiedsmarkering">Adres</meta:user-defined>
    <meta:user-defined meta:name="DC.title">Omgevingsvergunning Aangevraagd - Muyweg 21 in De Cocksdorp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06</meta:user-defined>
    <meta:user-defined meta:name="OVERHEIDop.GmbID/DC.identifier">gmb-2026-386506</meta:user-defined>
    <meta:user-defined meta:name="OVERHEIDop.versieInformatie"/>
  </office:meta>
</office:document-meta>
</file>