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Jo Muurlingplaats nabij Amersfoortsestraatweg 85A-4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augustus 2026 besloten om de beslistermijn voor de aanvraag met zaaknummer Z2026-00001215 voor het verbouwen van het legeringsgebouw tot zorgvilla (gemeentelijk monument) op locatie Jo Muurlingplaats nabij Amersfoortsestraatweg 85A-4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650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slopen</meta:user-defined>
    <meta:user-defined meta:name="OVERHEIDop.referentienummer">Rx.Mission zaak Z2026-00001215</meta:user-defined>
    <meta:user-defined meta:name="DCTERMS.abstract">Betreft: Beschikking verlenging beslistermijn op locatie Jo Muurlingplaats nabij Amersfoortsestraatweg 85A-4 in Bussum</meta:user-defined>
    <dc:language>nl</dc:language>
    <meta:user-defined meta:name="OVERHEIDop.locatietype/OVERHEIDop.gebiedsmarkering">Vlak</meta:user-defined>
    <meta:user-defined meta:name="DC.title">Verlengingsbesluit omgevingsvergunning Jo Muurlingplaats nabij Amersfoortsestraatweg 85A-4 in Bussu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01</meta:user-defined>
    <meta:user-defined meta:name="OVERHEIDop.GmbID/DC.identifier">gmb-2026-386501</meta:user-defined>
    <meta:user-defined meta:name="OVERHEIDop.versieInformatie"/>
  </office:meta>
</office:document-meta>
</file>