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rkenstraat 32, 1971 KG IJmuiden, bouwen dakopbouw en wijzigen gevel (voo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Berkenstraat 32, 1971 KG IJmuiden, bouwen dakopbouw en wijzigen gevel (voorkant)</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span text:style-name="nadrukvet">IJmuiden</text:span>
          </text:p>
            <text:p text:style-name="common-al">Berkenstraat 32, 1971 KG IJmuiden, bouwen dakopbouw en wijzigen gevel (voorkant) (12-08-2026) 04534143481</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43481" xlink:type="simple">https://eloket.velsen.nl/o/search?q=04534143481</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649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9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9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143481</meta:user-defined>
    <dc:language>nl</dc:language>
    <meta:user-defined meta:name="OVERHEIDop.locatietype/OVERHEIDop.gebiedsmarkering">Punt</meta:user-defined>
    <meta:user-defined meta:name="DC.title">Verleende omgevingsvergunning Berkenstraat 32, 1971 KG IJmuiden, bouwen dakopbouw en wijzigen gevel (voorkant)</meta:user-defined>
    <meta:user-defined meta:name="DCTERMS.W3CDTF/DCTERMS.available">2026-08-14</meta:user-defined>
    <meta:user-defined meta:name="DCTERMS.W3CDTF/OVERHEIDop.jaargang">2026</meta:user-defined>
    <meta:user-defined meta:name="OVERHEIDop.publicationIssue">386498</meta:user-defined>
    <meta:user-defined meta:name="OVERHEIDop.GmbID/DC.identifier">gmb-2026-386498</meta:user-defined>
    <meta:user-defined meta:name="OVERHEIDop.versieInformatie"/>
  </office:meta>
</office:document-meta>
</file>