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oseveltlaan 144-3 1078N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constructie en brandcompartiment (interne trap en muurdoorbraak)</text:p>
            <text:p text:style-name="common-al">Zaakadres: Rooseveltlaan 144-3 1078NS Amsterdam</text:p>
            <text:p text:style-name="common-al">Datum ontvangst: 08-05-2026</text:p>
            <text:p text:style-name="common-al">Zaaknummer: Z2026-020538</text:p>
            <text:p text:style-name="common-al">DSO-nummer: 202605080137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538</meta:user-defined>
    <meta:user-defined meta:name="DCTERMS.abstract">Rooseveltlaan 144-3 - Wijzigen constructie en brandcompartiment (interne trap en muurdoorbraak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oseveltlaan 144-3 1078NS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8</meta:user-defined>
    <meta:user-defined meta:name="OVERHEIDop.GmbID/DC.identifier">gmb-2026-386488</meta:user-defined>
    <meta:user-defined meta:name="OVERHEIDop.versieInformatie"/>
  </office:meta>
</office:document-meta>
</file>