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Kikkertstraat 1 in De Cock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5 AA) Kikkertstraat 1 in De Cocksdorp: zaaknummer 3796842 Het verbouwen van hotel De Aanleg (ontvangen op 24 juli 2026): Omgevingsplanactiviteit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8647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7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7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796842</meta:user-defined>
    <dc:language>nl</dc:language>
    <meta:user-defined meta:name="OVERHEIDop.locatietype/OVERHEIDop.gebiedsmarkering">Adres</meta:user-defined>
    <meta:user-defined meta:name="DC.title">Omgevingsvergunning Aangevraagd - Kikkertstraat 1 in De Cocksdorp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76</meta:user-defined>
    <meta:user-defined meta:name="OVERHEIDop.GmbID/DC.identifier">gmb-2026-386476</meta:user-defined>
    <meta:user-defined meta:name="OVERHEIDop.versieInformatie"/>
  </office:meta>
</office:document-meta>
</file>