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than F. Israëlweg 37 1035S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airco unit</text:p>
            <text:p text:style-name="common-al">Zaakadres: Nathan F. Israëlweg 37 1035SB Amsterdam</text:p>
            <text:p text:style-name="common-al">Datum ontvangst: 12-07-2026</text:p>
            <text:p text:style-name="common-al">Zaaknummer: Z2026-030753</text:p>
            <text:p text:style-name="common-al">DSO-nummer: 202607120003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46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753</meta:user-defined>
    <meta:user-defined meta:name="DCTERMS.abstract">realiseren van een airco un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athan F. Israëlweg 37 1035SB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62</meta:user-defined>
    <meta:user-defined meta:name="OVERHEIDop.GmbID/DC.identifier">gmb-2026-386462</meta:user-defined>
    <meta:user-defined meta:name="OVERHEIDop.versieInformatie"/>
  </office:meta>
</office:document-meta>
</file>