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melding incidentele fest. - 30-08-2026  Live muziek diverse artiesten - Plein 1944 30, 5481AR Schijnd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2 augustus 2026 besloten om een aangevraagde melding incidentele fest. voor het adres Plein 1944 30, 5481AR Schijnd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30-08-2026  Live muziek diverse artiesten</text:p>
            <text:p text:style-name="common-al"> Locatie: Plein 1944 30, 5481AR Schijndel</text:p>
            <text:p text:style-name="common-al"> Zaaknummer: IF-2026-3852</text:p>
            <text:p text:style-name="common-al"> Verzenddatum van het besluit: 12-08-2026</text:p>
            <text:p text:style-name="common-al">
            <text:span text:style-name="nadrukvet"> Vragen? </text:span>
          </text:p>
            <text:p text:style-name="last-al">Wij hebben de aanvraag geregistreerd onder zaaknummer  IF-2026-3852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64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IF-2026-3852</meta:user-defined>
    <meta:user-defined meta:name="DCTERMS.abstract">Gemeente Meierijstad - te aanvaarden - melding incidentele fest. - 30-08-2026  Live muziek diverse artiesten - Plein 1944 30, 5481AR Schijndel</meta:user-defined>
    <dc:language>nl</dc:language>
    <meta:user-defined meta:name="OVERHEIDop.locatietype/OVERHEIDop.gebiedsmarkering">Adres</meta:user-defined>
    <meta:user-defined meta:name="DC.title">Gemeente Meierijstad - te aanvaarden - melding incidentele fest. - 30-08-2026  Live muziek diverse artiesten - Plein 1944 30, 5481AR Schijn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60</meta:user-defined>
    <meta:user-defined meta:name="OVERHEIDop.GmbID/DC.identifier">gmb-2026-386460</meta:user-defined>
    <meta:user-defined meta:name="OVERHEIDop.versieInformatie"/>
  </office:meta>
</office:document-meta>
</file>