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anderen van het bedrijf (wijzigen van de ventilatoren in 2 kippenstallen) 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ontvangen:</text:p>
            <text:p text:style-name="common-al">Zaaknummer: 17248030</text:p>
            <text:p text:style-name="common-al">Ontvangstdatum aanvraag: 11-08-2026</text:p>
            <text:p text:style-name="common-al">Plaats/adres: Vlieterdijk 38, Luyksgestel</text:p>
            <text:p text:style-name="common-al">Omschrijving: het veranderen van het bedrijf (wijzigen van de ventilatoren in 2 kippenstallen)</text:p>
            <text:p text:style-name="common-al">Activiteit(en): Bouw (omgevingsplan), Milieu (vergunning)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Als de uitgebreide procedure wordt gevolgd, dan wordt eerst het ontwerpbesluit bekendgemaakt en kunt u dat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8644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17248030</meta:user-defined>
    <meta:user-defined meta:name="DCTERMS.abstract">veranderen van het bedrijf (wijzigen van de ventilatoren in 2 kippenstallen)</meta:user-defined>
    <dc:language>nl</dc:language>
    <meta:user-defined meta:name="OVERHEIDop.locatietype/OVERHEIDop.gebiedsmarkering">Vlak</meta:user-defined>
    <meta:user-defined meta:name="DC.title">Ontvangen aanvraag omgevingsvergunning voor het veranderen van het bedrijf (wijzigen van de ventilatoren in 2 kippenstallen) o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49</meta:user-defined>
    <meta:user-defined meta:name="OVERHEIDop.GmbID/DC.identifier">gmb-2026-386449</meta:user-defined>
    <meta:user-defined meta:name="OVERHEIDop.versieInformatie"/>
  </office:meta>
</office:document-meta>
</file>