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Pelmolenpad te Hoorn (Saneren van de bode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11 augustus 2026 namens Gemeente Hoorn een volledige melding ontvangen van een ontwikkeling aan Pelmolenpad te Hoorn. Op de locatie is een spot (circa 5 m3) met sterke verontreinigingen aan nikkel aanwezig. Op de locatie zal archeologisch onderzoek worden uitgevoerd. De wens is om de verontreinigde spot, voorafgaande, of tijdens het grondwerk voor het archeologisch onderzoek te saneren, middels verwijdering. De melding heeft het kenmerk OMG-088501/Z26-0827709.</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Saneren van de bodem</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8501/Z26-0827709)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8644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4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4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Hoorn</meta:user-defined>
    <meta:user-defined meta:name="OVERHEIDop.Rubriek/DC.type">omgevingsmelding</meta:user-defined>
    <meta:user-defined meta:name="OVERHEID.Informatietype/DC.type">officiële publicatie</meta:user-defined>
    <meta:user-defined meta:name="OVERHEID.Gemeente/DCTERMS.publisher">Hoorn</meta:user-defined>
    <meta:user-defined meta:name="OVERHEID.Gemeente/OVERHEID.authority">Hoor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8501/Z26-0827709</meta:user-defined>
    <dc:language>nl</dc:language>
    <meta:user-defined meta:name="OVERHEIDop.locatietype/OVERHEIDop.gebiedsmarkering">Vlak</meta:user-defined>
    <meta:user-defined meta:name="DC.title">Melding ontvangen voor Pelmolenpad te Hoorn (Saneren van de bodem)</meta:user-defined>
    <meta:user-defined meta:name="DCTERMS.W3CDTF/DCTERMS.available">2026-08-14</meta:user-defined>
    <meta:user-defined meta:name="DCTERMS.W3CDTF/OVERHEIDop.jaargang">2026</meta:user-defined>
    <meta:user-defined meta:name="OVERHEIDop.publicationIssue">386447</meta:user-defined>
    <meta:user-defined meta:name="OVERHEIDop.GmbID/DC.identifier">gmb-2026-386447</meta:user-defined>
    <meta:user-defined meta:name="OVERHEIDop.versieInformatie"/>
  </office:meta>
</office:document-meta>
</file>