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Oud Roosteren 15, 6116AB Roo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Echt-Susteren bekend dat een melding is ontvangen voor Oud Roosteren 15, 6116AB Roosteren. De melding is geregistreerd onder zaaknummer Z2026-00006414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saneren van de bodem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Echt-Sust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644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414</meta:user-defined>
    <meta:user-defined meta:name="DCTERMS.abstract">Betreft: Melding op locatie Oud Roosteren 15, 6116AB Roosteren</meta:user-defined>
    <dc:language>nl</dc:language>
    <meta:user-defined meta:name="OVERHEIDop.locatietype/OVERHEIDop.gebiedsmarkering">Vlak</meta:user-defined>
    <meta:user-defined meta:name="DC.title">Kennisgeving ontvangst melding, Oud Roosteren 15, 6116AB Rooster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45</meta:user-defined>
    <meta:user-defined meta:name="OVERHEIDop.GmbID/DC.identifier">gmb-2026-386445</meta:user-defined>
    <meta:user-defined meta:name="OVERHEIDop.versieInformatie"/>
  </office:meta>
</office:document-meta>
</file>