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utfensestraat 59, 2587 T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(interne) renoveren van het pand Zutfensestraat 59 door het verduurzamen en isoleren van de zolderruimte en het plaatsen van 2 dakramen in het dakvlak</text:p>
            <text:p text:style-name="common-al"/>
            <text:p text:style-name="common-al">Ons kenmerk: VTH2026-6654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utfensestraat 59, 2587 T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4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42</meta:user-defined>
    <meta:user-defined meta:name="DCTERMS.abstract">het veranderen en (interne) renoveren van het pand Zutfensestraat 59 door het verduurzamen en isoleren van de zolderruimte en het plaatsen van 2 dakramen in het dakvlak</meta:user-defined>
    <dc:language>nl</dc:language>
    <meta:user-defined meta:name="OVERHEIDop.locatietype/OVERHEIDop.gebiedsmarkering">Punt</meta:user-defined>
    <meta:user-defined meta:name="DC.title">Omgevingsvergunning - Aangevraagd, Zutfensestraat 59, 2587 TM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36</meta:user-defined>
    <meta:user-defined meta:name="OVERHEIDop.GmbID/DC.identifier">gmb-2026-386436</meta:user-defined>
    <meta:user-defined meta:name="OVERHEIDop.versieInformatie"/>
  </office:meta>
</office:document-meta>
</file>