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evenementenvergunning Reuzenrad Egmond aan Zee 2026, 18 augustus 2026 t/m 27 september 2026, Boulevard Zuid, 1931AA Egmond aan Zee, verzenddatum 12 augustus 2026 (Z2026-000031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64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169</meta:user-defined>
    <meta:user-defined meta:name="DCTERMS.abstract">evenementenvergunning Reuzenrad Egmond aan Zee 2026, 18 augustus 2026 t/m 27 september 2026,Boulevard Zuid, 1931AA Egmond aan Zee, verzenddatum 11 augustus 2026 (Z2026-00003169)</meta:user-defined>
    <dc:language>nl</dc:language>
    <meta:user-defined meta:name="OVERHEIDop.locatietype/OVERHEIDop.gebiedsmarkering">Punt</meta:user-defined>
    <meta:user-defined meta:name="DC.title">Gemeente Bergen, verleende evenementenvergunning Reuzenrad Egmond aan Zee 2026, 18 augustus 2026 t/m 27 september 2026, Boulevard Zuid, 1931AA Egmond aan Zee, verzenddatum 12 augustus 2026 (Z2026-00003169)</meta:user-defined>
    <meta:user-defined meta:name="DCTERMS.W3CDTF/DCTERMS.available">2026-08-14</meta:user-defined>
    <meta:user-defined meta:name="DCTERMS.W3CDTF/OVERHEIDop.jaargang">2026</meta:user-defined>
    <meta:user-defined meta:name="OVERHEIDop.publicationIssue">386422</meta:user-defined>
    <meta:user-defined meta:name="OVERHEIDop.GmbID/DC.identifier">gmb-2026-386422</meta:user-defined>
    <meta:user-defined meta:name="OVERHEIDop.versieInformatie"/>
  </office:meta>
</office:document-meta>
</file>