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Stookontheffing op locatie Boltweg 10, 6665LT Dr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verstoken van snoeihout van 17-08-2026 t/m 30-09-2026. Het besluit is verleend:</text:p>
            <text:p text:style-name="common-al">
            <text:span text:style-name="nadrukvet">Locatie: </text:span>Boltweg 10, 6665LT Driel</text:p>
            <text:p text:style-name="common-al">
            <text:span text:style-name="nadrukvet">Zaaknummer: </text:span>Z2026-01396</text:p>
            <text:p text:style-name="common-al">
            <text:span text:style-name="nadrukvet">Datum besluit:</text:span> 12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Ontheffing vuur stoken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24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8642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2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2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396</meta:user-defined>
    <meta:user-defined meta:name="DCTERMS.abstract">Betreft: het verstoken van snoeihout van 17-08-2026 t/m 30-09-2026 op locatie Boltweg 10, 6665LT Driel, vergunning verleend op 12 augustus 2026 volgens reguliere voorbereidingsprocedur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besluit Stookontheffing op locatie Boltweg 10, 6665LT Driel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21</meta:user-defined>
    <meta:user-defined meta:name="OVERHEIDop.GmbID/DC.identifier">gmb-2026-386421</meta:user-defined>
    <meta:user-defined meta:name="OVERHEIDop.versieInformatie"/>
  </office:meta>
</office:document-meta>
</file>