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een gemeentelijke aanvraag voor realisatie van een brug (voetgangers/fietsers)  - van de Nipkowlaan naar de Kelvinlaan 2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van de Nipkowlaan naar de Kelvinlaan 2 Drachten, een gemeentelijke aanvraag voor realisatie van een brug (voetgangers/fietsers) , Z2026-00001993, datum bekendmaking: 12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642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2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2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993</meta:user-defined>
    <meta:user-defined meta:name="DCTERMS.abstract">Verleende omgevingsvergunning, van de Nipkowlaan naar de Kelvinlaan 2 Drachten, een gemeentelijke aanvraag voor realisatie van een brug (voetgangers/fietsers) , zaaknummer: Z2026-00001993, datum bekendmaking: 12 augustus 2026</meta:user-defined>
    <dc:language>nl</dc:language>
    <meta:user-defined meta:name="OVERHEIDop.locatietype/OVERHEIDop.gebiedsmarkering">Vlak</meta:user-defined>
    <meta:user-defined meta:name="DC.title">Gemeente Smallingerland - verlening omgevingsvergunning - een gemeentelijke aanvraag voor realisatie van een brug (voetgangers/fietsers)  - van de Nipkowlaan naar de Kelvinlaan 2 Drachten</meta:user-defined>
    <meta:user-defined meta:name="DCTERMS.W3CDTF/DCTERMS.available">2026-08-14</meta:user-defined>
    <meta:user-defined meta:name="DCTERMS.W3CDTF/OVERHEIDop.jaargang">2026</meta:user-defined>
    <meta:user-defined meta:name="OVERHEIDop.publicationIssue">386420</meta:user-defined>
    <meta:user-defined meta:name="OVERHEIDop.GmbID/DC.identifier">gmb-2026-386420</meta:user-defined>
    <meta:user-defined meta:name="OVERHEIDop.versieInformatie"/>
  </office:meta>
</office:document-meta>
</file>