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mobiel breken bouw- en sloopafval aan de Vöckersweg 23 in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juli 2026 ontving de gemeente Hengelo een melding voor de locatie Vöckersweg 23 in Hengelo. Het betreft een melding voor:</text:p>
            <text:list text:style-name="id1-3-2-1-1-2">
              <text:list-item text:style-override="id1-3-2-1-1-2-1">
                <text:number>-</text:number>
                <text:p text:style-name="al"/>
                <text:p text:style-name="al">Mobiel breken van bouw- en sloopafval (maximaal 3 werkdagen in de periode van 17 augustus 2026 tot 17 november 2026)</text:p>
              </text:list-item>
            </text:list>
            <text:p text:style-name="common-al">De melding ligt niet ter inzage en het is niet mogelijk om bezwaar te maken of beroep in te stellen tegen deze melding</text:p>
            <text:p text:style-name="common-al"/>
            <text:p text:style-name="common-al">
            <text:span text:style-name="nadrukvet">Meer informatie :</text:span>
          </text:p>
            <text:p text:style-name="common-al">Als u meer informatie wilt, dan kunt u contact opnemen met de Omgevingsdienst Twente. Dit kan via 0546-749 500 of info@odtwente.nl. Vermeld hierbij het zaaknummer: Z2026-ODT-01429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864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2026-ODT-014298</meta:user-defined>
    <meta:user-defined meta:name="DCTERMS.abstract">mobiel breken bouw- en sloopafval - Vöckersweg 23 7554RK Heng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mobiel breken bouw- en sloopafval aan de Vöckersweg 23 in Hengelo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19</meta:user-defined>
    <meta:user-defined meta:name="OVERHEIDop.GmbID/DC.identifier">gmb-2026-386419</meta:user-defined>
    <meta:user-defined meta:name="OVERHEIDop.versieInformatie"/>
  </office:meta>
</office:document-meta>
</file>