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geweigerd Burgemeester Hogguerstraat 951 1064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Besluit: geweigerd</text:p>
            <text:p text:style-name="common-al">Besluit verzonden op: 12-08-2026</text:p>
            <text:p text:style-name="common-al">Zaakadres: Burgemeester Hogguerstraat 951 1064EE Amsterdam</text:p>
            <text:p text:style-name="common-al">Zaaknummer: Z2026-02733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27338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2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41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1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7338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geweigerd Burgemeester Hogguerstraat 951 1064EE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16</meta:user-defined>
    <meta:user-defined meta:name="OVERHEIDop.GmbID/DC.identifier">gmb-2026-386416</meta:user-defined>
    <meta:user-defined meta:name="OVERHEIDop.versieInformatie"/>
  </office:meta>
</office:document-meta>
</file>