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nheze - Melding Besluit activiteiten leefomgeving (Bal) - Middelste Groes 7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ernheze delen mee dat zij de volgende melding hebben ontvangen:</text:p>
            <text:p text:style-name="common-al">Voor: Opslaan van diesel en vloeistoffen die niet brandbaar zijn in bovengrondse opslagtanks</text:p>
            <text:p text:style-name="common-al">Locatie:  Middelste Groes 7, 5384 VV Heesch</text:p>
            <text:p text:style-name="common-al">DSO-kenmerk:  2026072302043</text:p>
            <text:p text:style-name="common-al">Zaaknummer:  Z/511608</text:p>
            <text:p text:style-name="common-al">Datum ontvangen:  23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64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608</meta:user-defined>
    <dc:language>nl</dc:language>
    <meta:user-defined meta:name="OVERHEIDop.locatietype/OVERHEIDop.gebiedsmarkering">Adres</meta:user-defined>
    <meta:user-defined meta:name="DC.title">Gemeente Bernheze - Melding Besluit activiteiten leefomgeving (Bal) - Middelste Groes 7 Heesch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15</meta:user-defined>
    <meta:user-defined meta:name="OVERHEIDop.GmbID/DC.identifier">gmb-2026-386415</meta:user-defined>
    <meta:user-defined meta:name="OVERHEIDop.versieInformatie"/>
  </office:meta>
</office:document-meta>
</file>