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voor het verbouwen van een stal tot stal en logiesfunctie (technische vergunning) aan Het Bosch 4 5531PJ Bla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del heeft op 12-08-2026 besloten om de beslistermijn voor de aanvraag omgevingsvergunning  voor het verbouwen van een stal tot stal en logiesfunctie (technische vergunning) aan Het Bosch 4 5531PJ Bladel met maximaal zes weken te verlengen. Het kenmerk van de gemeente voor deze zaak is ZBLA2026-001118.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U kunt nu nog niet reageren. Tegen het verlengen van de beslistermijn kunt u geen bezwaarschrift of zienswijze indienen.</text:p>
            <text:p text:style-name="common-al">
            <text:span text:style-name="nadrukvet">Heeft u vragen?</text:span>
          </text:p>
            <text:p text:style-name="last-al">Heeft u vragen over vergunningen of meldingen? Of wilt u stukken inzien? Stuur dan een e-mail met daarin duidelijk uw vraag naar vergunningen@kempengemeenten.nl. De gemeente neemt dan contact met u op, maakt zo nodig een afspraak of zorgt dat stukken voor u beschikbaar k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8641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1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1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lad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BLA2026-001118</meta:user-defined>
    <meta:user-defined meta:name="DCTERMS.abstract">verbouwen van een stal tot stal en logiesfunctie (technische vergunning)</meta:user-defined>
    <dc:language>nl</dc:language>
    <meta:user-defined meta:name="OVERHEIDop.locatietype/OVERHEIDop.gebiedsmarkering">Vlak</meta:user-defined>
    <meta:user-defined meta:name="DC.title">Verlengen beslistermijn aanvraag voor het verbouwen van een stal tot stal en logiesfunctie (technische vergunning) aan Het Bosch 4 5531PJ Blad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12</meta:user-defined>
    <meta:user-defined meta:name="OVERHEIDop.GmbID/DC.identifier">gmb-2026-386412</meta:user-defined>
    <meta:user-defined meta:name="OVERHEIDop.versieInformatie"/>
  </office:meta>
</office:document-meta>
</file>