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intern slopen van het gebouw en het verwijderen van asbest, Zonnelaan 167, 9742 BD Groningen, Zonnelaan 165 9742 BD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16-07-2026 een melding sloopwerkzaamheden ontvangen voor het intern slopen van het gebouw en het verwijderen van asbest aan Zonnelaan 167 te Groningen, Zonnelaan 165 9742 BD Groningen, dossiernummer GRN-00038525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641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1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1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8525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melding sloopwerkzaamheden, het intern slopen van het gebouw en het verwijderen van asbest, Zonnelaan 167, 9742 BD Groningen, Zonnelaan 165 9742 BD Groningen</meta:user-defined>
    <meta:user-defined meta:name="OVERHEIDop.datumEindeReactietermijn">2026-09-22</meta:user-defined>
    <meta:user-defined meta:name="OVERHEIDop.terinzageleggingBG">https://groningen.lokalebekendmakingen.nl/case/1:9822:308463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10</meta:user-defined>
    <meta:user-defined meta:name="OVERHEIDop.GmbID/DC.identifier">gmb-2026-386410</meta:user-defined>
    <meta:user-defined meta:name="OVERHEIDop.versieInformatie"/>
  </office:meta>
</office:document-meta>
</file>