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Linnaeusparkweg 72-1 1098E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wijderen van een schouw en realiseren van twee muurdoorbraken</text:p>
            <text:p text:style-name="common-al">Besluit: verleend</text:p>
            <text:p text:style-name="common-al">Besluit verzonden op: 11-08-2026</text:p>
            <text:p text:style-name="common-al">Zaakadres: Linnaeusparkweg 72-1 1098EG Amsterdam</text:p>
            <text:p text:style-name="common-al">Zaaknummer: Z2026-021321</text:p>
            <text:p text:style-name="common-al">DSO-nummer: 20260514000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132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21</meta:user-defined>
    <meta:user-defined meta:name="DCTERMS.abstract">verwijderen van een schouw en realiseren van twee muurdoorbra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Linnaeusparkweg 72-1 1098EG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5</meta:user-defined>
    <meta:user-defined meta:name="OVERHEIDop.GmbID/DC.identifier">gmb-2026-386405</meta:user-defined>
    <meta:user-defined meta:name="OVERHEIDop.versieInformatie"/>
  </office:meta>
</office:document-meta>
</file>