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Koeleweg 21, 8096RL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Koeleweg 21 in Oldebroek, voor het bouwen van een risaliet aan de voorzijde, ontvangen op 11 augustus 2026 (zaaknummer R2026-02096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864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2096</meta:user-defined>
    <meta:user-defined meta:name="DCTERMS.abstract">Betreft: Aanvraag op locatie Koeleweg 21, 8096RL Oldebro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, Koeleweg 21, 8096RL Olde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400</meta:user-defined>
    <meta:user-defined meta:name="OVERHEIDop.GmbID/DC.identifier">gmb-2026-386400</meta:user-defined>
    <meta:user-defined meta:name="OVERHEIDop.versieInformatie"/>
  </office:meta>
</office:document-meta>
</file>