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Rijksweg A6 2, 8313RP Rutten: het aanpassen van de voorgevel Shell vestiging Lemsterh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is een aanvraag om Omgevingsvergunning binnen gekomen voor deze locatie. De aanvraag is geregistreerd onder zaaknummer Z2026-00002632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8639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32</meta:user-defined>
    <meta:user-defined meta:name="DCTERMS.abstract">Rijksweg A6 2, 8313RP Rutten: het aanpassen van de voorgevel Shell vestiging Lemsterhop</meta:user-defined>
    <dc:language>nl</dc:language>
    <meta:user-defined meta:name="OVERHEIDop.locatietype/OVERHEIDop.gebiedsmarkering">Vlak</meta:user-defined>
    <meta:user-defined meta:name="DC.title">Aanvraag vergunning Rijksweg A6 2, 8313RP Rutten: het aanpassen van de voorgevel Shell vestiging Lemsterho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97</meta:user-defined>
    <meta:user-defined meta:name="OVERHEIDop.GmbID/DC.identifier">gmb-2026-386397</meta:user-defined>
    <meta:user-defined meta:name="OVERHEIDop.versieInformatie"/>
  </office:meta>
</office:document-meta>
</file>