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 voor het verduurzamen van een woning - Holtweg 9 a, 9801 CD Zuidhorn, Zuidhorn (ZHN00) F 20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12 augustus 2026 een besluit genomen op de aanvraag met zaaknummer 2026192206 voor het verduurzamen van een woning op locatie Holtweg 9 a, 9801 CD Zuidhorn, Zuidhorn (ZHN00) F 2086. De vergunning is verleend. Het besluit betreft de volgende onderdel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Bouwactiviteit (technisch)</text:p>
              </text:list-item>
              <text:list-item text:style-override="id1-3-2-1-1-3-2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8639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192206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Besluit op aanvraag: Omgevingsvergunning (regulier) voor het verduurzamen van een woning - Holtweg 9 a, 9801 CD Zuidhorn, Zuidhorn (ZHN00) F 208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94</meta:user-defined>
    <meta:user-defined meta:name="OVERHEIDop.GmbID/DC.identifier">gmb-2026-386394</meta:user-defined>
    <meta:user-defined meta:name="OVERHEIDop.versieInformatie"/>
  </office:meta>
</office:document-meta>
</file>