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Molenstraat 4, 5256AZ, Heusden,  vervangen buitenpoort en looppoortje én plaatsen poort in tu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10 augustus 2026 een aanvraag voor een omgevingsvergunning ontvangen voor de omgevingsplanactiviteit:</text:p>
            <text:p text:style-name="common-al"/>
            <text:p text:style-name="common-al">Monumenten</text:p>
            <text:p text:style-name="common-al"/>
            <text:p text:style-name="common-al">Voor het vervangen van de buitenpoort en het looppoortje én het plaatsen van een poort in de tuin aan de Molenstraat 4 in Heusden. De aanvraag is bij de gemeente bekend onder nummer 2229437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8638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8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229437 </meta:user-defined>
    <dc:language>nl</dc:language>
    <meta:user-defined meta:name="OVERHEIDop.locatietype/OVERHEIDop.gebiedsmarkering">Adres</meta:user-defined>
    <meta:user-defined meta:name="DC.title">Gemeente Heusden - Omgevingsvergunning aangevraagd - Molenstraat 4, 5256AZ, Heusden,  vervangen buitenpoort en looppoortje én plaatsen poort in tui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386</meta:user-defined>
    <meta:user-defined meta:name="OVERHEIDop.GmbID/DC.identifier">gmb-2026-386386</meta:user-defined>
    <meta:user-defined meta:name="OVERHEIDop.versieInformatie"/>
  </office:meta>
</office:document-meta>
</file>