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objecten plaatsen op de weg ivm renovatie woningen 15 juni t/m 17 juli 2026  - De Excelsior,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Excelsior, Drachten, objecten plaatsen op de weg ivm renovatie woningen 15 juni t/m 17 juli 2026 , Z2026-00001754, datum bekendmaking: 11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38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8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8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754</meta:user-defined>
    <meta:user-defined meta:name="DCTERMS.abstract">Verleende omgevingsvergunning, De Excelsior, Drachten, objecten plaatsen op de weg ivm renovatie woningen 15 juni t/m 17 juli 2026 , zaaknummer: Z2026-00001754, datum bekendmaking: 11 augustus 2026</meta:user-defined>
    <dc:language>nl</dc:language>
    <meta:user-defined meta:name="OVERHEIDop.locatietype/OVERHEIDop.gebiedsmarkering">Vlak</meta:user-defined>
    <meta:user-defined meta:name="DC.title">Gemeente Smallingerland - verlening omgevingsvergunning - objecten plaatsen op de weg ivm renovatie woningen 15 juni t/m 17 juli 2026  - De Excelsior, Drachten</meta:user-defined>
    <meta:user-defined meta:name="DCTERMS.W3CDTF/DCTERMS.available">2026-08-14</meta:user-defined>
    <meta:user-defined meta:name="DCTERMS.W3CDTF/OVERHEIDop.jaargang">2026</meta:user-defined>
    <meta:user-defined meta:name="OVERHEIDop.publicationIssue">386384</meta:user-defined>
    <meta:user-defined meta:name="OVERHEIDop.GmbID/DC.identifier">gmb-2026-386384</meta:user-defined>
    <meta:user-defined meta:name="OVERHEIDop.versieInformatie"/>
  </office:meta>
</office:document-meta>
</file>