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Salesianenstraat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9 juli 2026, geregistreerd onder zaak(nummer) Z2026-00008813, aangaande:</text:p>
            <text:p text:style-name="common-al">Omschrijving/naam: <text:span text:style-name="nadrukvet">Opslaan roerende zaken - het inrichten van een bouwplaats (verlenging) </text:span></text:p>
            <text:p text:style-name="common-al">Locatie/adres: <text:span text:style-name="nadrukvet">Salesianenstraat te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opslaan roerende za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3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8813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8813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638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8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8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8813</meta:user-defined>
    <meta:user-defined meta:name="DCTERMS.abstract">Z2026-00008813 - Opslaan roerende zaken - het inrichten van een bouwplaats (verlenging) </meta:user-defined>
    <dc:language>nl</dc:language>
    <meta:user-defined meta:name="OVERHEIDop.locatietype/OVERHEIDop.gebiedsmarkering">Vlak</meta:user-defined>
    <meta:user-defined meta:name="DC.title">Besluit op aanvraag omgevingsvergunning, Salesianenstraat Tilbu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80</meta:user-defined>
    <meta:user-defined meta:name="OVERHEIDop.GmbID/DC.identifier">gmb-2026-386380</meta:user-defined>
    <meta:user-defined meta:name="OVERHEIDop.versieInformatie"/>
  </office:meta>
</office:document-meta>
</file>