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jlmersportpark t.h.v. Karspeldre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3 grootte opslagcontainers op een andere locatie, ter vervanging v/d bestaande 3 containers op het terrein v/d atletiekvereniging Fenix</text:p>
            <text:p text:style-name="common-al">Besluit: verleend</text:p>
            <text:p text:style-name="common-al">Besluit verzonden op: 10-08-2026</text:p>
            <text:p text:style-name="common-al">Zaakadres: Bijlmersportpark t.h.v. Karspeldreef</text:p>
            <text:p text:style-name="common-al">Zaaknummer: Z2026-022588</text:p>
            <text:p text:style-name="common-al">DSO-nummer: 202605210175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258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37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2588</meta:user-defined>
    <meta:user-defined meta:name="DCTERMS.abstract">plaatsen van 3 grootte opslagcontainers op een andere locatie, ter vervanging v/d bestaande 3 containers op het terrein v/d atletiekvereniging Fenix</meta:user-defined>
    <dc:language>nl</dc:language>
    <meta:user-defined meta:name="OVERHEIDop.locatietype/OVERHEIDop.gebiedsmarkering">Vlak</meta:user-defined>
    <meta:user-defined meta:name="DC.title">Besluit omgevingsvergunning reguliere procedure verleend Bijlmersportpark t.h.v. Karspeldreef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72</meta:user-defined>
    <meta:user-defined meta:name="OVERHEIDop.GmbID/DC.identifier">gmb-2026-386372</meta:user-defined>
    <meta:user-defined meta:name="OVERHEIDop.versieInformatie"/>
  </office:meta>
</office:document-meta>
</file>