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vrijstaande woning, Oude Boekeloseweg, sectie C, perceelnummer 3279 </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11 augustus 2026 een (ontwerp)besluit genomen op de aanvraag met zaaknummer Z2026-00000677. 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ie BOPA wordt verleend voor het realiseren van een vrijstaande woning.</text:p>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637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7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7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677</meta:user-defined>
    <meta:user-defined meta:name="DCTERMS.abstract">Betreft:  Besluit op locatie Oude Boekeloseweg, sectie C, perceelnummer 3279 </meta:user-defined>
    <dc:language>nl</dc:language>
    <meta:user-defined meta:name="DC.title">Toestemming voor het realiseren van een vrijstaande woning, Oude Boekeloseweg, sectie C, perceelnummer 3279</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867</meta:user-defined>
    <meta:user-defined meta:name="OVERHEIDop.publicationIssue">386371</meta:user-defined>
    <meta:user-defined meta:name="OVERHEIDop.GmbID/DC.identifier">gmb-2026-386371</meta:user-defined>
    <meta:user-defined meta:name="OVERHEIDop.versieInformatie"/>
  </office:meta>
</office:document-meta>
</file>