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- Molendijk-Zuid 23A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  Reinigen, lijmen en coaten van diverse materialen</text:p>
            <text:p text:style-name="common-al">Locatie:  Molendijk-Zuid 23A, 5482 WZ Schijndel</text:p>
            <text:p text:style-name="common-al">DSO-kenmerk:  2026071401944</text:p>
            <text:p text:style-name="common-al">Zaaknummer:  Z/512311</text:p>
            <text:p text:style-name="common-al">Datum ontvangen:  6 augustus 2026</text:p>
            <text:p text:style-name="last-al">Tegen deze melding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63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311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- Molendijk-Zuid 23A Schijnd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69</meta:user-defined>
    <meta:user-defined meta:name="OVERHEIDop.GmbID/DC.identifier">gmb-2026-386369</meta:user-defined>
    <meta:user-defined meta:name="OVERHEIDop.versieInformatie"/>
  </office:meta>
</office:document-meta>
</file>