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ohan Cruijff Boulevard 143 1101E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terras t.b.v. Philadelphia Queen</text:p>
            <text:p text:style-name="common-al">Besluit: verleend</text:p>
            <text:p text:style-name="common-al">Besluit verzonden op: 11-08-2026</text:p>
            <text:p text:style-name="common-al">Zaakadres: Johan Cruijff Boulevard 143 1101EJ Amsterdam</text:p>
            <text:p text:style-name="common-al">Zaaknummer: Z2025-055533</text:p>
            <text:p text:style-name="common-al">DSO-nummer: 202512310013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5-055533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36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5-055533</meta:user-defined>
    <meta:user-defined meta:name="DCTERMS.abstract">realiseren van een terras t.b.v. Philadelphia Que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Johan Cruijff Boulevard 143 1101EJ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62</meta:user-defined>
    <meta:user-defined meta:name="OVERHEIDop.GmbID/DC.identifier">gmb-2026-386362</meta:user-defined>
    <meta:user-defined meta:name="OVERHEIDop.versieInformatie"/>
  </office:meta>
</office:document-meta>
</file>