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office:automatic-styles>
  <office:body>
    <office:text>
      <text:p text:style-name="new_page_staatscourant"/>
      <text:p text:style-name="single-kop-titel">Voorgenomen verkoop groenstroken door de gemeente Voorne aan Ze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Bekendmaking van het voornemen tot verkoop van een strook snippergroen aan de Veckdijk 18 te Vierpolders</text:span>
          </text:p>
            <text:p text:style-name="common-al">De gemeente Voorne aan Zee (hierna: de gemeente) heeft het voornemen om een gedeelte van de groenstrook, plaatselijk gelegen aan de Veckdijk 18 in Vierpolders, kadastraal bekend gemeente Vierpolders, sectie B, nummer 3046, te verkopen aan de eigenaar van het perceel aan de Veckdijk 18, 3237 LV Vierpolders. Het betreft een perceel grond gelegen aan de achterzijde van het hoofdperceel, ter grootte van circa 20 m².</text:p>
            <text:p text:style-name="common-al">De gemeente meent op basis van de hierna omschreven objectieve, toetsbare en redelijke criteria dat de beoogde koper hiervoor als enige serieuze gegadigde in aanmerking komt. Daartoe is het volgende van belang.</text:p>
            <text:p text:style-name="common-al">
            <text:span text:style-name="nadrukondlijn">Motivering</text:span>
          </text:p>
            <text:p text:style-name="common-al">Op basis van de gestelde voorwaarden die voortvloeien uit het beleid van de gemeente Voorne aan Zee is de verwachting dat de eigenaar van dit adres de enige serieuze gegadigde is die in aanmerking komt voor de aankoop van (een gedeelte) van deze groenstrook. Dit omdat de eigendom van de eigenaar het bovengenoemde adres grenst aan de te verkopen groenstrook.</text:p>
            <text:p text:style-name="common-al">
            <text:span text:style-name="nadrukondlijn">Reactie- en vervaltermijn</text:span>
          </text:p>
            <text:p text:style-name="common-al">Indien u het niet eens bent met dit voornemen tot verkoop, omdat u van mening bent eveneens als serieuze gegadigde in aanmerking te komen voor de aankoop van de genoemde grond, dient u dit binnen 3 weken na de datum van deze publicatie, derhalve uiterlijk op 1 september 2026, uw bezwaren kenbaar te maken door middel van een schriftelijk gemotiveerd bericht gericht aan de gemeente Voorne aan Zee, ter attentie van team Vastgoed en Grondzaken, onder vermelding van “<text:span text:style-name="nadrukcur">verkoop snippergroen Veckdijk 18 te Vierpolders</text:span>”. U kunt uw bezwaarschrift sturen naar:</text:p>
            <text:list text:style-name="id1-3-2-1-1-8">
              <text:list-item text:style-override="id1-3-2-1-1-8-1">
                <text:number>•</text:number>
                <text:p text:style-name="al">Postbus 13, 3220 AA Hellevoetsluis; of </text:p>
              </text:list-item>
              <text:list-item text:style-override="id1-3-2-1-1-8-2">
                <text:number>•</text:number>
                <text:p text:style-name="al">Per e-mail via: gemeente@voorneaanzee.nl.</text:p>
              </text:list-item>
            </text:list>
            <text:p text:style-name="last-al">Bij gebreke van een tijdig en gemotiveerd bericht vervalt het recht om tegen al het voornoemde, waaronder de door de gemeente aangegane of nog aan te gane overeenkomst, op te komen of daartegen enige vordering tot schadevergoeding of welke andere aanspraak dan ook te baseren, althans heeft u uw rechten daarop verwerkt. De gemeente en de beoogde kopers zouden immers onredelijk worden benadeeld, indien pas na deze (duidelijk kenbaar gemaakte) termijn alsnog tegen (het voornemen tot) het aangaan van de overeenkomst zou worden opge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8634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4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4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Voorne aan Zee</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Perceel</meta:user-defined>
    <meta:user-defined meta:name="DC.title">Voorgenomen verkoop groenstroken door de gemeente Voorne aan Zee</meta:user-defined>
    <meta:user-defined meta:name="DCTERMS.W3CDTF/DCTERMS.available">2026-08-18</meta:user-defined>
    <meta:user-defined meta:name="DCTERMS.W3CDTF/OVERHEIDop.jaargang">2026</meta:user-defined>
    <meta:user-defined meta:name="OVERHEIDop.publicationIssue">386344</meta:user-defined>
    <meta:user-defined meta:name="OVERHEIDop.GmbID/DC.identifier">gmb-2026-386344</meta:user-defined>
    <meta:user-defined meta:name="OVERHEIDop.versieInformatie"/>
  </office:meta>
</office:document-meta>
</file>