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Hoopsteeweg 56 7695SL Brucht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9-07-2026</text:p>
            <text:p text:style-name="common-al">
            <text:span text:style-name="nadrukvet">Locatie:</text:span> Hoopsteeweg 56 7695SL Bruchterveld</text:p>
            <text:p text:style-name="common-al">
            <text:span text:style-name="nadrukvet">Zaakomschrijving:</text:span> het mobiele breken van (asfalt)puin</text:p>
            <text:p text:style-name="common-al">
            <text:span text:style-name="nadrukvet">Zaaknummer:</text:span> 120952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Hardenberg maken bekend dat zij bovenstaande melding hebben ontvangen. Het gaat om het breken van circa 800 ton bestaande uit gemengd puin gedurende 1 dag in de periode van 17 augustus 2026 tot en met 17 november 2026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952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863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9520</meta:user-defined>
    <meta:user-defined meta:name="DCTERMS.abstract">het mobiele breken van (asfalt)p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Hoopsteeweg 56 7695SL Bruchter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6343</meta:user-defined>
    <meta:user-defined meta:name="OVERHEIDop.GmbID/DC.identifier">gmb-2026-386343</meta:user-defined>
    <meta:user-defined meta:name="OVERHEIDop.versieInformatie"/>
  </office:meta>
</office:document-meta>
</file>