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plaatsen van schaftkeet, mobiel toilet, container 15 juni t/m 31 juli 2026 - naast Middelbuorren 61, 9218PR Opeinde</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naast Middelbuorren 61, 9218PR Opeinde, Het plaatsen van schaftkeet, mobiel toilet, container 15 juni t/m 31 juli 2026, Z2026-00001198, datum bekendmaking: 11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633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3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3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198</meta:user-defined>
    <meta:user-defined meta:name="DCTERMS.abstract">Verleende omgevingsvergunning, naast Middelbuorren 61, 9218PR Opeinde, Het plaatsen van schaftkeet, mobiel toilet, container 15 juni t/m 31 juli 2026, zaaknummer: Z2026-00001198, datum bekendmaking: 11 augustus 2026</meta:user-defined>
    <dc:language>nl</dc:language>
    <meta:user-defined meta:name="OVERHEIDop.locatietype/OVERHEIDop.gebiedsmarkering">Punt</meta:user-defined>
    <meta:user-defined meta:name="OVERHEIDop.locatietype/OVERHEIDop.gebiedsmarkering">Vlak</meta:user-defined>
    <meta:user-defined meta:name="DC.title">Gemeente Smallingerland - verlening omgevingsvergunning - Het plaatsen van schaftkeet, mobiel toilet, container 15 juni t/m 31 juli 2026 - naast Middelbuorren 61, 9218PR Opeinde</meta:user-defined>
    <meta:user-defined meta:name="DCTERMS.W3CDTF/DCTERMS.available">2026-08-14</meta:user-defined>
    <meta:user-defined meta:name="DCTERMS.W3CDTF/OVERHEIDop.jaargang">2026</meta:user-defined>
    <meta:user-defined meta:name="OVERHEIDop.publicationIssue">386338</meta:user-defined>
    <meta:user-defined meta:name="OVERHEIDop.GmbID/DC.identifier">gmb-2026-386338</meta:user-defined>
    <meta:user-defined meta:name="OVERHEIDop.versieInformatie"/>
  </office:meta>
</office:document-meta>
</file>